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language="ru" fo:country="RU" officeooo:rsid="000b6500" officeooo:paragraph-rsid="000b6500"/>
    </style:style>
    <style:style style:name="T1" style:family="text">
      <style:text-properties officeooo:rsid="000c9c5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В соответствии со статьей 39.18 Земельного кодекса Российской Федерации администрация муниципального образования «<text:span text:style-name="T1">И</text:span>штымбальское сельское поселение» информирует о заключении договоров аренды:</text:p>
      <text:p text:style-name="P1">- с Антипиным А.С. на участок с кадастровым номером 12:09:0950101:77, <text:span text:style-name="T1">площадью 5000 кв.м, </text:span>находящийся по адресу РМЭ, Куженерский район, д. Чодраял, ул. Чодраял;</text:p>
      <text:p text:style-name="P1">- с Лоскутовым О.В. на участок с кадастровым номером 12:09:0470101:116, <text:span text:style-name="T1">площадью 5000 кв.м,</text:span> находящийся по аресу РМЭ, Куженерский район, д. Малый Царанур, ул. Малый Царанур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ru" fo:country="RU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ru" fo:country="RU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5-10-01T21:19:51.674000000</meta:creation-date>
    <dc:date>2015-10-01T21:26:56.705000000</dc:date>
    <meta:editing-duration>PT7M7S</meta:editing-duration>
    <meta:editing-cycles>2</meta:editing-cycles>
    <meta:generator>LibreOffice/4.3.3.2$Windows_x86 LibreOffice_project/9bb7eadab57b6755b1265afa86e04bf45fbfc644</meta:generator>
    <meta:document-statistic meta:table-count="0" meta:image-count="0" meta:object-count="0" meta:page-count="1" meta:paragraph-count="3" meta:word-count="68" meta:character-count="523" meta:non-whitespace-character-count="458"/>
  </office:meta>
</office:document-meta>
</file>